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xi Sans1" svg:font-family="'Luxi Sans'" style:font-pitch="variable"/>
    <style:font-face style:name="Tahoma" svg:font-family="Tahoma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Luxi Sans" svg:font-family="'Luxi Sans'" style:font-family-generic="swiss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Times New Roman" fo:font-size="36pt" style:font-size-asian="36pt" style:font-size-complex="36pt"/>
    </style:style>
    <style:style style:name="P2" style:family="paragraph" style:parent-style-name="Standard">
      <style:paragraph-properties fo:text-align="start" style:justify-single-word="false"/>
      <style:text-properties style:font-name="Times New Roman" fo:font-size="18pt" style:font-size-asian="18pt" style:font-size-complex="18pt"/>
    </style:style>
    <style:style style:name="P3" style:family="paragraph" style:parent-style-name="Standard">
      <style:paragraph-properties fo:text-align="start" style:justify-single-word="false"/>
      <style:text-properties style:font-name="Times New Roman" fo:font-size="16pt" style:font-size-asian="16pt" style:font-size-complex="16pt"/>
    </style:style>
    <style:style style:name="P4" style:family="paragraph" style:parent-style-name="Standard">
      <style:paragraph-properties fo:text-align="start" style:justify-single-word="false"/>
      <style:text-properties style:text-position="0% 100%" style:font-name="Times New Roman" fo:font-size="16pt" style:font-size-asian="16pt" style:font-size-complex="16pt"/>
    </style:style>
    <style:style style:name="T1" style:family="text">
      <style:text-properties style:text-position="super 58%"/>
    </style:style>
    <style:style style:name="T2" style:family="text">
      <style:text-properties style:text-position="0% 100%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BOMBA TRUSKAWKOWA</text:p>
      <text:p text:style-name="P1"/>
      <text:p text:style-name="P2">Składniki na 16 porcji:</text:p>
      <text:p text:style-name="P3">Ciasto:</text:p>
      <text:p text:style-name="P3">-10 dag mąki</text:p>
      <text:p text:style-name="P3">-3 jajka</text:p>
      <text:p text:style-name="P3">-8 dag cukru</text:p>
      <text:p text:style-name="P3">-1 torebka cukru waniliowego</text:p>
      <text:p text:style-name="P3">Nadzienie:</text:p>
      <text:p text:style-name="P3">-25 dag truskawek</text:p>
      <text:p text:style-name="P3">-50 dag twarogu</text:p>
      <text:p text:style-name="P3">-20 dag masła</text:p>
      <text:p text:style-name="P3">-20 dag cukru pudru</text:p>
      <text:p text:style-name="P3">-1 torebka cukru waniliowego</text:p>
      <text:p text:style-name="P3">-10 dag konfitury truskawkowej</text:p>
      <text:p text:style-name="P3"/>
      <text:p text:style-name="P3"/>
      <text:p text:style-name="P3"/>
      <text:p text:style-name="P3"/>
      <text:p text:style-name="P3">Ciasto: jajka ubić na puszystą masę z cukrem i cukrem waniliowym. Wymieszać z mąką. Ciasto rozsmarować na blasze wyłożonej pergaminem. Piec ok. 8 min. W temp. 200<text:span text:style-name="T1">o</text:span><text:span text:style-name="T2">C. Gotowy biszkopt wyłożyć na wilgotną ściereczkę, usunąć pergamin. Ciasto posmarować podgrzaną konfiturą, ciasno zrolować i pozostawić do ostygnięcia. Następnie pokroić w plastry ok. 5 mm grubości. Częścią plastrów wyłożyć spód i boki miski (plastry muszą ciasno przylegać). </text:span></text:p>
      <text:p text:style-name="P4">Nadzienie: masło utrzeć na puch z cukrem pudrem i cukrem waniliowym. Ucierając, dodawać po łyżce twarogu. Do masy włożyć oczyszczone truskawki. Delikatnie wymieszać. Wyłożyć na ciasto w misce. Przykryć pozostałymi plastrami rolady, lekko docisnąć i schładzać 4 godz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Tahoma1" svg:font-family="Tahoma"/>
    <style:font-face style:name="Luxi Sans1" svg:font-family="'Luxi Sans'" style:font-pitch="variable"/>
    <style:font-face style:name="Tahoma" svg:font-family="Tahoma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Luxi Sans" svg:font-family="'Luxi Sans'" style:font-family-generic="swiss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font-size-asian="12pt" style:language-asian="none" style:country-asian="none" style:font-size-complex="12pt" style:language-complex="none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Nimbus Roman No9 L" fo:font-size="12pt" fo:language="pl" fo:country="PL" style:font-name-asian="Luxi Sans1" style:font-size-asian="12pt" style:language-asian="none" style:country-asian="none" style:font-name-complex="Tahoma" style:font-size-complex="12pt" style:language-complex="none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Header" style:family="paragraph" style:parent-style-name="Standard" style:next-style-name="Text_20_body" style:class="text">
      <style:paragraph-properties fo:margin-top="0.423cm" fo:margin-bottom="0.212cm" fo:keep-with-next="always"/>
      <style:text-properties style:font-name="Luxi Sans" fo:font-size="14pt" style:font-name-asian="Luxi Sans1" style:font-size-asian="14pt" style:font-name-complex="Tahoma" style:font-size-complex="14pt"/>
    </style:style>
    <style:style style:name="List" style:family="paragraph" style:parent-style-name="Text_20_body" style:class="list">
      <style:text-properties style:font-name-complex="Tahoma1"/>
    </style:style>
    <style:style style:name="Header" style:family="paragraph" style:parent-style-name="Standard" style:next-style-name="Text_20_body" style:class="text">
      <style:paragraph-properties fo:margin-top="0.423cm" fo:margin-bottom="0.212cm" fo:keep-with-next="always"/>
      <style:text-properties style:font-name="Luxi Sans" fo:font-size="14pt" style:font-name-asian="Luxi Sans1" style:font-size-asian="14pt" style:font-name-complex="Tahoma" style:font-size-complex="14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OpenOffice.org/2.0$Linux OpenOffice.org_project/680m5$Build-9011</meta:generator>
    <meta:creation-date>2006-06-11T11:54:04</meta:creation-date>
    <dc:date>2006-06-11T12:23:08</dc:date>
    <dc:language>pl-PL</dc:language>
    <meta:editing-cycles>2</meta:editing-cycles>
    <meta:editing-duration>PT27S</meta:editing-duration>
    <meta:user-defined meta:name="Info 1"/>
    <meta:user-defined meta:name="Info 2"/>
    <meta:user-defined meta:name="Info 3"/>
    <meta:user-defined meta:name="Info 4"/>
    <meta:document-statistic meta:table-count="0" meta:image-count="0" meta:object-count="0" meta:page-count="1" meta:paragraph-count="16" meta:word-count="143" meta:character-count="944"/>
  </office:meta>
</office:document-meta>
</file>